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documentretention"/> PUBLIC RELEASE </text:p>
      <text:h text:style-name="Heading_20_1" text:outline-level="1"><text:bookmark-start text:name="__RefHeading___growingstems_document_retention_and_destruction_policy_1"/><text:bookmark-start text:name="growingstems_document_retention_and_destruction_policy"/>growingSTEMS Document Retention and Destruction Policy<text:bookmark-end text:name="__RefHeading___growingstems_document_retention_and_destruction_policy_1"/><text:bookmark-end text:name="growingstems_document_retention_and_destruction_policy"/></text:h>
      <text:h text:style-name="Heading_20_2" text:outline-level="2"><text:bookmark-start text:name="__RefHeading___purpose_2"/><text:bookmark-start text:name="purpose"/>Purpose<text:bookmark-end text:name="__RefHeading___purpose_2"/><text:bookmark-end text:name="purpose"/></text:h>
      <text:p text:style-name="Text_20_body">This document retention and destruction policy was created to establish the document retention policy of the organization to comply with federal law. This adoption policy sets guidelines and facilitates directors’ fulfillment of the duty of care, establishes transparency and ensures compliance with Section 802 of the Sarbanes-Oxley Act.</text:p>
      <text:h text:style-name="Heading_20_2" text:outline-level="2"><text:bookmark-start text:name="__RefHeading___applicability_3"/><text:bookmark-start text:name="applicability"/>Applicability<text:bookmark-end text:name="__RefHeading___applicability_3"/><text:bookmark-end text:name="applicability"/></text:h>
      <text:p text:style-name="Text_20_body">This policy applies to all growingSTEMS program participants, mentors, volunteers, and directors, colloquially referred to as members.</text:p>
      <text:h text:style-name="Heading_20_2" text:outline-level="2"><text:bookmark-start text:name="__RefHeading___storage_4"/><text:bookmark-start text:name="storage"/>Storage<text:bookmark-end text:name="__RefHeading___storage_4"/><text:bookmark-end text:name="storage"/></text:h>
      <text:p text:style-name="Text_20_body">All retained documents should be cleanly filed in the growingSTEMS Google Drive storage.</text:p>
      <text:p text:style-name="Text_20_body">The growingSTEMS Slack workspace may serve as a temporary storage area. However, all documents (permanently retained documents, in particular) should be filed in Google Drive.</text:p>
      <text:p text:style-name="Text_20_body">Information related to the accounting and bookkeeping of the organization may be retained in the specific software (i.e., QuickBooks Online, GnuCash) as long as it is easily accessible to all members of the Finance Committee.</text:p>
      <text:p text:style-name="Text_20_body">Physical documents, prior to conversion into an electronic format, will be stored in the office in The Hive.</text:p>
      <text:h text:style-name="Heading_20_2" text:outline-level="2"><text:bookmark-start text:name="__RefHeading___temporarily_retained_documents_5"/><text:bookmark-start text:name="temporarily_retained_documents"/>Temporarily Retained Documents<text:bookmark-end text:name="__RefHeading___temporarily_retained_documents_5"/><text:bookmark-end text:name="temporarily_retained_documents"/></text:h>
      <table:table table:style-name="Table">
        <table:table-column/>
        <table:table-column/>
        <table:table-row>
          <table:table-cell office:value-type="string" table:style-name="tablecell">
            <text:p text:style-name="tablealignleft"> Accounts payable ledgers and schedules </text:p>
          </table:table-cell>
          <table:table-cell office:value-type="string" table:style-name="tablecell">
            <text:p text:style-name="tablealignleft"> 7 years </text:p>
          </table:table-cell>
        </table:table-row>
        <table:table-row>
          <table:table-cell office:value-type="string" table:style-name="tablecell">
            <text:p text:style-name="tablealignleft"> Bank reconciliations </text:p>
          </table:table-cell>
          <table:table-cell office:value-type="string" table:style-name="tablecell">
            <text:p text:style-name="tablealignleft"> 2 years </text:p>
          </table:table-cell>
        </table:table-row>
        <table:table-row>
          <table:table-cell office:value-type="string" table:style-name="tablecell">
            <text:p text:style-name="tablealignleft"> Bank statements </text:p>
          </table:table-cell>
          <table:table-cell office:value-type="string" table:style-name="tablecell">
            <text:p text:style-name="tablealignleft"> 3 years </text:p>
          </table:table-cell>
        </table:table-row>
        <table:table-row>
          <table:table-cell office:value-type="string" table:style-name="tablecell">
            <text:p text:style-name="tablealignleft"> Contracts, mortgages, notes, and leases (expired) </text:p>
          </table:table-cell>
          <table:table-cell office:value-type="string" table:style-name="tablecell">
            <text:p text:style-name="tablealignleft"> 7 years </text:p>
          </table:table-cell>
        </table:table-row>
        <table:table-row>
          <table:table-cell office:value-type="string" table:style-name="tablecell">
            <text:p text:style-name="tablealignleft"> Contracts (still in effect) </text:p>
          </table:table-cell>
          <table:table-cell office:value-type="string" table:style-name="tablecell">
            <text:p text:style-name="tablealignleft"> Contract period </text:p>
          </table:table-cell>
        </table:table-row>
        <table:table-row>
          <table:table-cell office:value-type="string" table:style-name="tablecell">
            <text:p text:style-name="tablealignleft"> Correspondence (general) </text:p>
          </table:table-cell>
          <table:table-cell office:value-type="string" table:style-name="tablecell">
            <text:p text:style-name="tablealignleft"> 2 years </text:p>
          </table:table-cell>
        </table:table-row>
        <table:table-row>
          <table:table-cell office:value-type="string" table:style-name="tablecell">
            <text:p text:style-name="tablealignleft"> Correspondence (with customers and vendors) </text:p>
          </table:table-cell>
          <table:table-cell office:value-type="string" table:style-name="tablecell">
            <text:p text:style-name="tablealignleft"> 2 years </text:p>
          </table:table-cell>
        </table:table-row>
        <table:table-row>
          <table:table-cell office:value-type="string" table:style-name="tablecell">
            <text:p text:style-name="tablealignleft"> Duplicate deposit slips </text:p>
          </table:table-cell>
          <table:table-cell office:value-type="string" table:style-name="tablecell">
            <text:p text:style-name="tablealignleft"> 2 years </text:p>
          </table:table-cell>
        </table:table-row>
        <table:table-row>
          <table:table-cell office:value-type="string" table:style-name="tablecell">
            <text:p text:style-name="tablealignleft"> Employment applications </text:p>
          </table:table-cell>
          <table:table-cell office:value-type="string" table:style-name="tablecell">
            <text:p text:style-name="tablealignleft"> 3 years </text:p>
          </table:table-cell>
        </table:table-row>
        <table:table-row>
          <table:table-cell office:value-type="string" table:style-name="tablecell">
            <text:p text:style-name="tablealignleft"> Expense analysis/expense distribution schedules </text:p>
          </table:table-cell>
          <table:table-cell office:value-type="string" table:style-name="tablecell">
            <text:p text:style-name="tablealignleft"> 7 years </text:p>
          </table:table-cell>
        </table:table-row>
        <table:table-row>
          <table:table-cell office:value-type="string" table:style-name="tablecell">
            <text:p text:style-name="tablealignleft"> Internal audit reports </text:p>
          </table:table-cell>
          <table:table-cell office:value-type="string" table:style-name="tablecell">
            <text:p text:style-name="tablealignleft"> 3 years </text:p>
          </table:table-cell>
        </table:table-row>
        <table:table-row>
          <table:table-cell office:value-type="string" table:style-name="tablecell">
            <text:p text:style-name="tablealignleft"> Inventory records for products, materials, and supplies </text:p>
          </table:table-cell>
          <table:table-cell office:value-type="string" table:style-name="tablecell">
            <text:p text:style-name="tablealignleft"> 3 years </text:p>
          </table:table-cell>
        </table:table-row>
        <table:table-row>
          <table:table-cell office:value-type="string" table:style-name="tablecell">
            <text:p text:style-name="tablealignleft"> Invoices (to customers, from vendors) </text:p>
          </table:table-cell>
          <table:table-cell office:value-type="string" table:style-name="tablecell">
            <text:p text:style-name="tablealignleft"> 7 years </text:p>
          </table:table-cell>
        </table:table-row>
        <table:table-row>
          <table:table-cell office:value-type="string" table:style-name="tablecell">
            <text:p text:style-name="tablealignleft"> Withholding tax statements </text:p>
          </table:table-cell>
          <table:table-cell office:value-type="string" table:style-name="tablecell">
            <text:p text:style-name="tablealignleft"> 7 years </text:p>
          </table:table-cell>
        </table:table-row>
      </table:table>
      <text:h text:style-name="Heading_20_2" text:outline-level="2"><text:bookmark-start text:name="__RefHeading___permanently_retained_documents_6"/><text:bookmark-start text:name="permanently_retained_documents"/>Permanently Retained Documents<text:bookmark-end text:name="__RefHeading___permanently_retained_documents_6"/><text:bookmark-end text:name="permanently_retained_documents"/></text:h>
      <text:list text:style-name="List_20_1" text:continue-numbering="false">
        <text:list-item>
          <text:p text:style-name="List_20_1_Content_First"> Articles of Incorporation</text:p>
        </text:list-item>
        <text:list-item>
          <text:p text:style-name="List_20_1_Content"> Audit reports, from independent audits</text:p>
        </text:list-item>
        <text:list-item>
          <text:p text:style-name="List_20_1_Content"> Bylaws</text:p>
        </text:list-item>
        <text:list-item>
          <text:p text:style-name="List_20_1_Content"> Corporate resolutions</text:p>
        </text:list-item>
        <text:list-item>
          <text:p text:style-name="List_20_1_Content"> Correspondence (legal and important matters)</text:p>
        </text:list-item>
        <text:list-item>
          <text:p text:style-name="List_20_1_Content"> Checks (for important payments and purchases)</text:p>
        </text:list-item>
        <text:list-item>
          <text:p text:style-name="List_20_1_Content"> Determination Letter from the IRS, and correspondence relating to it</text:p>
        </text:list-item>
        <text:list-item>
          <text:p text:style-name="List_20_1_Content"> Deeds, mortgages, and bills of sale</text:p>
        </text:list-item>
        <text:list-item>
          <text:p text:style-name="List_20_1_Content"> Depreciation schedules</text:p>
        </text:list-item>
        <text:list-item>
          <text:p text:style-name="List_20_1_Content"> Financial statements (year-end)</text:p>
        </text:list-item>
        <text:list-item>
          <text:p text:style-name="List_20_1_Content"> Insurance records, current accident reports, claims, policies, and so on (active and expired)</text:p>
        </text:list-item>
        <text:list-item>
          <text:p text:style-name="List_20_1_Content"> Minutes of board meetings and annual meetings of members</text:p>
        </text:list-item>
        <text:list-item>
          <text:p text:style-name="List_20_1_Content"> Patents and related papers</text:p>
        </text:list-item>
        <text:list-item>
          <text:p text:style-name="List_20_1_Content"> Policy documents</text:p>
        </text:list-item>
        <text:list-item>
          <text:p text:style-name="List_20_1_Content"> Real estate deeds, mortgages, bills of sale</text:p>
        </text:list-item>
        <text:list-item>
          <text:p text:style-name="List_20_1_Content"> Tax returns and worksheets</text:p>
        </text:list-item>
        <text:list-item>
          <text:p text:style-name="List_20_1_Content_Last"> Trademark registrations and copyrights</text:p>
        </text:list-item>
      </text:list>
      <text:h text:style-name="Heading_20_2" text:outline-level="2"><text:bookmark-start text:name="__RefHeading___points_of_contact_7"/><text:bookmark-start text:name="points_of_contact"/>Points of Contact<text:bookmark-end text:name="__RefHeading___points_of_contact_7"/><text:bookmark-end text:name="points_of_contact"/></text:h>
      <text:p text:style-name="Text_20_body">The Secretary is responsible for all general correspondence, policy, and governance documents.</text:p>
      <text:p text:style-name="Text_20_body">The Treasurer is responsible for all bookkeeping and accounting ledgers, financial correspondence, tax filings, and invoice/receipt documentation.</text:p>
      <text:p text:style-name="Text_20_body">The Executive Director, as well as each program lead, is responsible for program documentation, participant handbooks, and correspondence related to program implementation.</text:p>
      <text:h text:style-name="Heading_20_2" text:outline-level="2"><text:bookmark-start text:name="__RefHeading___implementation_8"/><text:bookmark-start text:name="implementation"/>Implementation<text:bookmark-end text:name="__RefHeading___implementation_8"/><text:bookmark-end text:name="implementation"/></text:h>
      <text:p text:style-name="Text_20_body">All implementations should be consistent with generally accepted guidance. For example, financial records should be retained in compliance with IRS Publication 4221 - Compliance Guide for 501©(3) Public Charities.</text:p>
      <text:h text:style-name="Heading_20_2" text:outline-level="2"><text:bookmark-start text:name="__RefHeading___destruction_9"/><text:bookmark-start text:name="destruction"/>Destruction<text:bookmark-end text:name="__RefHeading___destruction_9"/><text:bookmark-end text:name="destruction"/></text:h>
      <text:p text:style-name="Text_20_body">Documents that exceed the retention period, as indicated above, are allowed to be destroyed, as needed.</text:p>
      <text:h text:style-name="Heading_20_2" text:outline-level="2"><text:bookmark-start text:name="__RefHeading___litigation_10"/><text:bookmark-start text:name="litigation"/>Litigation<text:bookmark-end text:name="__RefHeading___litigation_10"/><text:bookmark-end text:name="litigation"/></text:h>
      <text:p text:style-name="Text_20_body">If you believe, or growingSTEMS informs you, that records are relevant to litigation, or potential litigation (i.e., a dispute that could result in litigation), then you must preserve those records until it is determined that the records are no longer needed. That exception supersedes any previously or subsequently established destruction schedule for those records.</text:p>
      <text:h text:style-name="Heading_20_2" text:outline-level="2"><text:bookmark-start text:name="__RefHeading___violations_11"/><text:bookmark-start text:name="violations"/>Violations<text:bookmark-end text:name="__RefHeading___violations_11"/><text:bookmark-end text:name="violations"/></text:h>
      <text:p text:style-name="Text_20_body">Deviation from this approved policy must be referred to the Executive Director and the Board of Directors.</text:p>
      <text:h text:style-name="Heading_20_2" text:outline-level="2"><text:bookmark-start text:name="__RefHeading___effective_date_12"/><text:bookmark-start text:name="effective_date"/>Effective Date<text:bookmark-end text:name="__RefHeading___effective_date_12"/><text:bookmark-end text:name="effective_date"/></text:h>
      <text:p text:style-name="Text_20_body">This document is effective immediately upon the approval of the document by the growingSTEMS Board of Directors.</text:p>
      <text:h text:style-name="Heading_20_2" text:outline-level="2"><text:bookmark-start text:name="__RefHeading___cancelation_13"/><text:bookmark-start text:name="cancelation"/>Cancelation<text:bookmark-end text:name="__RefHeading___cancelation_13"/><text:bookmark-end text:name="cancelation"/></text:h>
      <text:p text:style-name="Text_20_body">This guidance is canceled upon approval of an updated document by the growingSTEMS Board of Directors.</text:p>
      <text:p text:style-name="Horizontal_20_Line"/>
      <text:p text:style-name="Text_20_body"><text:span text:style-name="Plugin_Wrap_Span_"><text:a xlink:type="simple" xlink:href="https://wiki.growingstems.org/growingstems:handbook:policies" text:style-name="Internet_20_link" text:visited-style-name="Visited_20_Internet_20_Link">Return to the policy index</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0::21:02</meta:creation-date>
    <dc:creator>Generated</dc:creator>
    <dc:date>2026-08-24T20::21:02</dc:date>
    <dc:language>en-US</dc:language>
    <meta:editing-cycles>1</meta:editing-cycles>
    <meta:editing-duration>PT0S</meta:editing-duration>
    <dc:title>growingstems:handbook:documentretention</dc:title>
  </office:meta>
</office:document-meta>
</file>