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rowingstems:handbook:grievance"/> PUBLIC RELEASE </text:p>
      <text:h text:style-name="Heading_20_1" text:outline-level="1"><text:bookmark-start text:name="__RefHeading___growingstems_grievance_and_investigation_process_1"/><text:bookmark-start text:name="growingstems_grievance_and_investigation_process"/>growingSTEMS Grievance and Investigation Process<text:bookmark-end text:name="__RefHeading___growingstems_grievance_and_investigation_process_1"/><text:bookmark-end text:name="growingstems_grievance_and_investigation_process"/></text:h>
      <text:h text:style-name="Heading_20_2" text:outline-level="2"><text:bookmark-start text:name="__RefHeading___purpose_2"/><text:bookmark-start text:name="purpose"/>Purpose<text:bookmark-end text:name="__RefHeading___purpose_2"/><text:bookmark-end text:name="purpose"/></text:h>
      <text:p text:style-name="Text_20_body">This grievance and investigation policy was created to clearly outline the process for formal grievances and any subsequent investigations. The goal behind this policy document is to explain the scope and definition of grievances, outline the process for reporting and closing a grievance, and describe the disciplinary action steps for policy violations.</text:p>
      <text:h text:style-name="Heading_20_2" text:outline-level="2"><text:bookmark-start text:name="__RefHeading___grievance_process_3"/><text:bookmark-start text:name="grievance_process"/>Grievance Process<text:bookmark-end text:name="__RefHeading___grievance_process_3"/><text:bookmark-end text:name="grievance_process"/></text:h>
      <text:p text:style-name="Text_20_body">A written report of a grievance must be filed with the Executive Director, citing
specifics of the complaint. This may include (but is not limited to) policies
violated, a specific date, individuals involved, any witnesses, and circumstances.
b. The Executive Director must work with an investigation team comprising no
fewer than two (2) but no greater than four (4) additional individuals to
investigate the grievance. The investigation team, excluding the Executive
Director, must contain individuals from at least two (2) of the four (4) categories.
No single individual can satisfy more than one (1) category requirement.
i. Program mentor
ii. Board of Director representative
iii. Parent or adult program participant
iv. External representative
c. The investigation must be allowed seventy-two (72) hours to complete and must
begin no later than forty-eight (48) hours after the grievance is received. The
intent is that the investigation commences and concludes within a reasonable
period. Deviation from this timeline must be reported to the Board of Directors.
d. The investigation team must inform the accused before any further action is taken.
e. The investigation team must be permitted the freedom to investigate the grievance
as they deem appropriate and without outside interference.
f. The investigation team, under the guidance of the Executive Director, must
develop a written report of the findings and recommendations for action. This
report will be kept on file in the accused’s record. The entire investigation team
must fully agree upon and support the contents of the investigation report.</text:p>
      <text:p text:style-name="Text_20_body">Discipline Process.
a. If the grievance has been found to contain merit, as determined by the
investigation report, the Executive Director is permitted to take any appropriate
action listed below
i. Formally reprimanding the accused in writing, with a copy placed in the
member’s record.</text:p>
      <text:p text:style-name="Horizontal_20_Line"/>
      <text:p text:style-name="Text_20_body"><text:span text:style-name="Plugin_Wrap_Span_"><text:a xlink:type="simple" xlink:href="https://wiki.growingstems.org/growingstems:handbook:policies" text:style-name="Internet_20_link" text:visited-style-name="Visited_20_Internet_20_Link">Return to the policy index</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1::58:56</meta:creation-date>
    <dc:creator>Generated</dc:creator>
    <dc:date>2026-08-24T21::58:56</dc:date>
    <dc:language>en-US</dc:language>
    <meta:editing-cycles>1</meta:editing-cycles>
    <meta:editing-duration>PT0S</meta:editing-duration>
    <dc:title>growingstems:handbook:grievance</dc:title>
  </office:meta>
</office:document-meta>
</file>