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owingstems:handbook:policies"/><text:bookmark-start text:name="__RefHeading___growingstems_policy_documents_1"/><text:bookmark-start text:name="growingstems_policy_documents"/>growingSTEMS Policy Documents<text:bookmark-end text:name="__RefHeading___growingstems_policy_documents_1"/><text:bookmark-end text:name="growingstems_policy_documents"/></text:h>
      <text:list text:style-name="List_20_1" text:continue-numbering="false">
        <text:list-item>
          <text:p text:style-name="List_20_1_Content_First"> <text:a xlink:type="simple" xlink:href="https://wiki.growingstems.org/growingstems:handbook:conflictofinterest" text:style-name="Internet_20_link" text:visited-style-name="Visited_20_Internet_20_Link"> Conflict of Interest</text:a></text:p>
        </text:list-item>
        <text:list-item>
          <text:p text:style-name="List_20_1_Content"> <text:a xlink:type="simple" xlink:href="https://wiki.growingstems.org/growingstems:handbook:grievance" text:style-name="Internet_20_link" text:visited-style-name="Visited_20_Internet_20_Link"> Grievance</text:a></text:p>
        </text:list-item>
        <text:list-item>
          <text:p text:style-name="List_20_1_Content"> <text:a xlink:type="simple" xlink:href="https://wiki.growingstems.org/growingstems:handbook:whistleblower" text:style-name="Internet_20_link" text:visited-style-name="Visited_20_Internet_20_Link"> Whistleblower</text:a></text:p>
        </text:list-item>
        <text:list-item>
          <text:p text:style-name="List_20_1_Content"> <text:a xlink:type="simple" xlink:href="https://wiki.growingstems.org/growingstems:handbook:discrimination" text:style-name="Internet_20_link" text:visited-style-name="Visited_20_Internet_20_Link"> Discrimination</text:a></text:p>
        </text:list-item>
        <text:list-item>
          <text:p text:style-name="List_20_1_Content_Last"> <text:a xlink:type="simple" xlink:href="https://wiki.growingstems.org/growingstems:handbook:documentretention" text:style-name="Internet_20_link" text:visited-style-name="Visited_20_Internet_20_Link"> Document Retention and Destruction</text:a></text:p>
        </text:list-item>
      </text:list>
      <text:p text:style-name="Horizontal_20_Line"/>
      <text:p text:style-name="Text_20_body"><text:span text:style-name="Plugin_Wrap_Span_"><text:a xlink:type="simple" xlink:href="https://wiki.growingstems.org/growingstems:handbook:toc" text:style-name="Internet_20_link" text:visited-style-name="Visited_20_Internet_20_Link">Return to the table of content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21::20:20</meta:creation-date>
    <dc:creator>Generated</dc:creator>
    <dc:date>2026-08-24T21::20:20</dc:date>
    <dc:language>en-US</dc:language>
    <meta:editing-cycles>1</meta:editing-cycles>
    <meta:editing-duration>PT0S</meta:editing-duration>
    <dc:title>growingstems:handbook:policies</dc:title>
  </office:meta>
</office:document-meta>
</file>