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owingstems:handbook:toc"/><text:bookmark-start text:name="__RefHeading___growingstems_handbook_1"/><text:bookmark-start text:name="growingstems_handbook"/>growingSTEMS Handbook<text:bookmark-end text:name="__RefHeading___growingstems_handbook_1"/><text:bookmark-end text:name="growingstems_handbook"/></text:h>
      <text:list text:style-name="List_20_1" text:continue-numbering="false">
        <text:list-item>
          <text:p text:style-name="List_20_1_Content_First"> <text:a xlink:type="simple" xlink:href="https://wiki.growingstems.org/growingstems:handbook:welcome" text:style-name="Internet_20_link" text:visited-style-name="Visited_20_Internet_20_Link"> Welcome &amp; Organization Foundations</text:a></text:p>
          <text:list text:style-name="List_20_1">
            <text:list-item>
              <text:p text:style-name="List_20_1_Content"> <text:a xlink:type="simple" xlink:href="https://wiki.growingstems.org/growingstems:handbook:welcome#mission_vision_and_core_values" text:style-name="Internet_20_link" text:visited-style-name="Visited_20_Internet_20_Link"> Mission, Vision, and Core Values</text:a></text:p>
            </text:list-item>
          </text:list>
        </text:list-item>
        <text:list-item>
          <text:p text:style-name="List_20_1_Content_Last"> <text:a xlink:type="simple" xlink:href="https://wiki.growingstems.org/growingstems:handbook:growingstems" text:style-name="Internet_20_link" text:visited-style-name="Visited_20_Internet_20_Link"> growingSTEM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9::30:31</meta:creation-date>
    <dc:creator>Generated</dc:creator>
    <dc:date>2026-08-24T19::30:31</dc:date>
    <dc:language>en-US</dc:language>
    <meta:editing-cycles>1</meta:editing-cycles>
    <meta:editing-duration>PT0S</meta:editing-duration>
    <dc:title>growingstems:handbook:toc</dc:title>
  </office:meta>
</office:document-meta>
</file>