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rowingstems:handbook:welcome"/><text:bookmark-start text:name="__RefHeading___welcome_organization_foundations_1"/><text:bookmark-start text:name="welcome_organization_foundations"/>Welcome &amp; Organization Foundations<text:bookmark-end text:name="__RefHeading___welcome_organization_foundations_1"/><text:bookmark-end text:name="welcome_organization_foundations"/></text:h>
      <text:p text:style-name="Text_20_body">Welcome to The Hive: A growingSTEMS Center in Southern Maryland. The Hive is a community-based STEM Center that hosts programs and activities for people of nearly all ages.</text:p>
      <text:p text:style-name="Text_20_body">This handbook provides you and your family with a guide to all the programs offered at the Hive. It outlines our rules and expectations for those who participate in our programs, outlines individual programs and their associated events, and offers answers to commonly asked questions.</text:p>
      <text:h text:style-name="Heading_20_3" text:outline-level="3"><text:bookmark-start text:name="__RefHeading___mission_vision_and_core_values_2"/><text:bookmark-start text:name="mission_vision_and_core_values"/>Mission, Vision, and Core Values<text:bookmark-end text:name="__RefHeading___mission_vision_and_core_values_2"/><text:bookmark-end text:name="mission_vision_and_core_values"/></text:h>
      <text:p text:style-name="Text_20_body">growingSTEMS is an organization designed to support Science, Technology, Engineering and Mathematics (STEM) education and raise awareness for STEM programs. Started as an outreach initiative by FIRST® Robotics Team 836: The RoboBees, growingSTEMS (growing Science, Technology, Engineering and Mathematics Students) is a 501c(3) non-profit organization with the goal of promoting STEM awareness and education in Southern Maryland and beyond.</text:p>
      <text:p text:style-name="Text_20_body">At growingSTEMS our mission is to ignite a lifelong passion for learning and innovation by providing accessible and engaging robotics education to children of all ages. We believe that every child deserves the opportunity to explore, create, and excel in the world of robotics, and we are committed to empowering them with the skills and knowledge they need to thrive in an increasingly technology-driven world.</text:p>
      <text:h text:style-name="Heading_20_3" text:outline-level="3"><text:bookmark-start text:name="__RefHeading___the_core_tenets_of_our_stem_programs_3"/><text:bookmark-start text:name="the_core_tenets_of_our_stem_programs"/>The Core Tenets of our STEM Programs<text:bookmark-end text:name="__RefHeading___the_core_tenets_of_our_stem_programs_3"/><text:bookmark-end text:name="the_core_tenets_of_our_stem_programs"/></text:h>
      <text:p text:style-name="Horizontal_20_Line"/>
      <text:p text:style-name="Text_20_body"><text:span text:style-name="Plugin_Wrap_Span_"><text:a xlink:type="simple" xlink:href="https://wiki.growingstems.org/growingstems:handbook:toc" text:style-name="Internet_20_link" text:visited-style-name="Visited_20_Internet_20_Link">Return to the table of content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2::06:01</meta:creation-date>
    <dc:creator>Generated</dc:creator>
    <dc:date>2026-08-24T22::06:01</dc:date>
    <dc:language>en-US</dc:language>
    <meta:editing-cycles>1</meta:editing-cycles>
    <meta:editing-duration>PT0S</meta:editing-duration>
    <dc:title>growingstems:handbook:welcome</dc:title>
  </office:meta>
</office:document-meta>
</file>